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испетчерские-службы-района-чертаново-северное"/>Диспетчерские службы района Чертаново Северное<text:bookmark-end text:name="диспетчерские-службы-района-чертаново-северное"/></text:h>
      <text:p text:style-name="First_20_paragraph">12.10.2015</text:p>
      <text:p text:style-name="Text_20_body">Диспетчерские службы района Чертаново Северное</text:p>
      <text:p text:style-name="Text_20_body"><text:line-break/></text:p>
      <text:p text:style-name="Text_20_body">Адрес страницы: <text:a xlink:type="simple" xlink:href="http://chertanovo-severnoe.mos.ru/about/reference-information/detail/2219967.html" office:name=""><text:span text:style-name="Definition">http://chertanovo-severnoe.mos.ru/about/reference-information/detail/2219967.html</text:span></text:a></text:p>
      <text:p text:style-name="Text_20_body"><text:a xlink:type="simple" xlink:href="http://chertanovo-severnoe.mos.ru" office:name=""><text:span text:style-name="Definition">Управа района Чертан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1:01:47Z</meta:creation-date>
    <dc:date>2023-07-13T01:01:47Z</dc:date>
  </office:meta>
</office:document-meta>
</file>