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ведения-о-средней-заработной-плате-руководителя-заместителя-руководителя-главного-бухгалтера-государственного-учреждения-города-москвы-гку-ис-района-чертаново-северное-за-2018-год"/>Сведения о средней заработной плате руководителя, заместителя руководителя, главного бухгалтера государственного учреждения города Москвы ГКУ "ИС района Чертаново Северное" за 2018 год<text:bookmark-end text:name="сведения-о-средней-заработной-плате-руководителя-заместителя-руководителя-главного-бухгалтера-государственного-учреждения-города-москвы-гку-ис-района-чертаново-северное-за-2018-год"/></text:h>
      <text:p text:style-name="First_20_paragraph">29.11.2019</text:p>
      <text:p text:style-name="Text_20_body"><text:line-break/></text:p>
      <text:p text:style-name="Text_20_body">Адрес страницы: <text:a xlink:type="simple" xlink:href="http://chertanovo-severnoe.mos.ru/anti-corruption/information-on-income-expenses-about-property-and-obligations-of-property-character-/detail/8525136.html" office:name=""><text:span text:style-name="Definition">http://chertanovo-severnoe.mos.ru/anti-corruption/information-on-income-expenses-about-property-and-obligations-of-property-character-/detail/8525136.html</text:span></text:a></text:p>
      <text:p text:style-name="Text_20_body"><text:a xlink:type="simple" xlink:href="http://chertanovo-severnoe.mos.ru" office:name=""><text:span text:style-name="Definition">Управа района Чертаново Север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7T13:19:53Z</meta:creation-date>
    <dc:date>2023-06-07T13:19:53Z</dc:date>
  </office:meta>
</office:document-meta>
</file>