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ушкинская-карта"/>Пушкинская карта<text:bookmark-end text:name="пушкинская-карта"/></text:h>
      <text:p text:style-name="First_20_paragraph">14.11.2023</text:p>
      <text:p text:style-name="Text_20_body">https://www.culture.ru/</text:p>
      <text:p text:style-name="Text_20_body"><text:line-break/></text:p>
      <text:p text:style-name="Text_20_body">Адрес страницы: <text:a xlink:type="simple" xlink:href="http://chertanovo-severnoe.mos.ru/kdn/detail/11978792.html" office:name=""><text:span text:style-name="Definition">http://chertanovo-severnoe.mos.ru/kdn/detail/11978792.html</text:span></text:a></text:p>
      <text:p text:style-name="Text_20_body"><text:a xlink:type="simple" xlink:href="http://chertanovo-severnoe.mos.ru" office:name=""><text:span text:style-name="Definition">Управа района Чертан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6T00:41:38Z</meta:creation-date>
    <dc:date>2024-02-26T00:41:38Z</dc:date>
  </office:meta>
</office:document-meta>
</file>