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мцби-заняли-призовые-места-на-соревнованиях-по-каратэ-в-солнечногорске"/>Спортсмены МЦБИ заняли призовые места на соревнованиях по каратэ в Солнечногорске<text:bookmark-end text:name="спортсмены-мцби-заняли-призовые-места-на-соревнованиях-по-каратэ-в-солнечногорске"/></text:h>
      <text:p text:style-name="First_20_paragraph">16.05.2023</text:p>
      <text:p text:style-name="Text_20_body">Спортсмены МЦБИ заняли призовые места на соревнованиях по каратэ. Фото: страница центра в соцсети</text:p>
      <text:p text:style-name="Text_20_body">Спортсмены Московского центра боевых искусств заняли призовые места на Открытом кубке Московской области по каратэ. Соревнования прошли 13 мая в Солнечногорске.</text:p>
      <text:p text:style-name="Text_20_body">На состязании центр представили воспитанники тренера Гайка Абояна. По итогу соревнования золотые медали завоевали Александр Кардаш, Туран Гусейнов, Егор Марченко, Кира Клевакина и Анастасия Красноселькая.</text:p>
      <text:p text:style-name="Text_20_body">Серебро заняли Федор Соколов, Александр Смирнов, Алиса Волкова, Станислава Павлова, Марьяна Рузакова, Равиль Салимов и Ярослав Зотов. С бронзовыми наградами домой вернулись Максим Ноготков и Евгений Бондаренко.</text:p>
      <text:p text:style-name="Text_20_body">На <text:a xlink:type="simple" xlink:href="https://vk.com/mcbi_moskomsporta?w=wall-71731297_2341" office:name=""><text:span text:style-name="Definition">странице</text:span></text:a> МЦБИ в соцсети сообщили, что в общекомандном зачете спортсмены заняли первое место.</text:p>
      <text:p text:style-name="Text_20_body"><text:line-break/></text:p>
      <text:p text:style-name="Text_20_body">Адрес страницы: <text:a xlink:type="simple" xlink:href="http://chertanovo-severnoe.mos.ru/presscenter/news/detail/11589886.html" office:name=""><text:span text:style-name="Definition">http://chertanovo-severnoe.mos.ru/presscenter/news/detail/11589886.html</text:span></text:a></text:p>
      <text:p text:style-name="Text_20_body"><text:a xlink:type="simple" xlink:href="http://chertanovo-severnoe.mos.ru" office:name=""><text:span text:style-name="Definition">Управа района Чертан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14:41:05Z</meta:creation-date>
    <dc:date>2023-05-16T14:41:05Z</dc:date>
  </office:meta>
</office:document-meta>
</file>